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fo:language="es" fo:country="ES"/>
    </style:style>
    <style:style style:name="T3" style:parent-style-name="Fuentedepárrafopredeter." style:family="text">
      <style:text-properties fo:language="es" fo:country="ES"/>
    </style:style>
    <style:style style:name="T4" style:parent-style-name="Fuentedepárrafopredeter." style:family="text">
      <style:text-properties fo:language="es" fo:country="ES"/>
    </style:style>
    <style:style style:name="T5" style:parent-style-name="Fuentedepárrafopredeter." style:family="text">
      <style:text-properties fo:language="es" fo:country="ES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0" draw:id="id0" draw:style-name="a0" draw:name="Object 1" text:anchor-type="as-char" svg:x="0in" svg:y="0in" svg:width="15.20833in" svg:height="7.42708in" style:rel-width="scale" style:rel-height="scale"><draw:object-ole draw:class-id="00020830-0000-0000-C000-000000000046" xlink:href="Object 1" xlink:type="simple" xlink:show="embed" xlink:actuate="onLoad"/><draw:image xlink:href="ObjectReplacements/Object 1" xlink:type="simple" xlink:show="embed" xlink:actuate="onLoad"/><svg:title/><svg:desc/></draw:frame><text:span text:style-name="T2">No se han producido modificaciones ni<text:s/></text:span><text:span text:style-name="T3">desistimientos</text:span><text:span text:style-name="T4"><text:s/>o renuncias de contratos</text:span><text:span text:style-name="T5"><text:s/>durante el ejercicio 2024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rfc-language-tag="es-ES_tradnl" fo:language="es" fo:hyphenate="false"/>
    </style:style>
    <style:style style:name="Fuentedepárrafopredeter." style:display-name="Fuente de párrafo predeter.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6.5354in" fo:page-height="11.693in" style:print-orientation="landscape" fo:margin-top="1.1812in" fo:margin-left="0.984in" fo:margin-bottom="1.1812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ecretaria de Direccion</meta:initial-creator>
    <dc:creator>Secretaria de Direccion</dc:creator>
    <meta:creation-date>2026-01-27T10:33:00Z</meta:creation-date>
    <dc:date>2026-01-27T10:33:00Z</dc:date>
    <meta:print-date>2024-04-24T15:31:00Z</meta:print-date>
    <meta:template xlink:href="Normal" xlink:type="simple"/>
    <meta:editing-cycles>2</meta:editing-cycles>
    <meta:editing-duration>PT0S</meta:editing-duration>
    <meta:document-statistic meta:page-count="1" meta:paragraph-count="5" meta:word-count="18" meta:character-count="126" meta:row-count="56" meta:non-whitespace-character-count="113"/>
  </office:meta>
</office:document-meta>
</file>